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Noto Sans Devanagari1" svg:font-family="'Noto Sans Devanagari'" style:font-family-generic="swiss"/>
    <style:font-face style:name="F" svg:font-family="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F1" svg:font-family="" style:font-family-generic="system" style:font-pitch="variable"/>
    <style:font-face style:name="AR PL UMing CN" svg:font-family="'AR PL UMing CN'" style:font-family-generic="system" style:font-pitch="variable"/>
    <style:font-face style:name="Cambria1" svg:font-family="Cambria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P1" style:family="paragraph" style:parent-style-name="Para_20_5" style:master-page-name="Standard">
      <style:paragraph-properties style:page-number="auto" fo:break-before="auto" fo:break-after="auto"/>
    </style:style>
    <style:style style:name="T1" style:family="text">
      <style:text-properties fo:language="en" fo:country="none" style:language-asian="en" style:country-asian="none" style:language-complex="en" style:country-complex="non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_30__20_Text"><text:line-break/></text:span><text:span text:style-name="T1"> </text:span></text:p>
      <text:p text:style-name="Para_20_1"><text:bookmark-start text:name="1____Shi__Jian__Da__Xue__Guan__L"/>1 <text:bookmark-end text:name="1____Shi__Jian__Da__Xue__Guan__L"/></text:p>
      <text:p text:style-name="Para_20_1"/>
      <text:p text:style-name="Para_20_6">實 踐 大 學 管 理 學 院 教 師 評 審 委 員 會 設 置 辦 法</text:p>
      <text:p text:style-name="Para_20_6"/>
      <text:p text:style-name="Para_20_1">民國</text:p>
      <text:p text:style-name="Para_20_1">96</text:p>
      <text:p text:style-name="Para_20_1">年</text:p>
      <text:p text:style-name="Para_20_1">9</text:p>
      <text:p text:style-name="Para_20_1">月</text:p>
      <text:p text:style-name="Para_20_1">19</text:p>
      <text:p text:style-name="Para_20_1">日院務會議修正通過</text:p>
      <text:p text:style-name="Para_20_1"/>
      <text:p text:style-name="Para_20_1">民國</text:p>
      <text:p text:style-name="Para_20_1">96</text:p>
      <text:p text:style-name="Para_20_1">年</text:p>
      <text:p text:style-name="Para_20_1">11</text:p>
      <text:p text:style-name="Para_20_1">月</text:p>
      <text:p text:style-name="Para_20_1">27</text:p>
      <text:p text:style-name="Para_20_1">日校教評會審議通過</text:p>
      <text:p text:style-name="Para_20_1"><text:soft-page-break/></text:p>
      <text:p text:style-name="Para_20_1">民國</text:p>
      <text:p text:style-name="Para_20_1">100</text:p>
      <text:p text:style-name="Para_20_1">年</text:p>
      <text:p text:style-name="Para_20_1">5</text:p>
      <text:p text:style-name="Para_20_1">月</text:p>
      <text:p text:style-name="Para_20_1">11</text:p>
      <text:p text:style-name="Para_20_1">日院務會議修正通過</text:p>
      <text:p text:style-name="Para_20_1"/>
      <text:p text:style-name="Para_20_1">民國</text:p>
      <text:p text:style-name="Para_20_1">100</text:p>
      <text:p text:style-name="Para_20_1">年</text:p>
      <text:p text:style-name="Para_20_1">5</text:p>
      <text:p text:style-name="Para_20_1">月</text:p>
      <text:p text:style-name="Para_20_1">31</text:p>
      <text:p text:style-name="Para_20_1">日校教評會審議通過</text:p>
      <text:p text:style-name="Para_20_1"/>
      <text:p text:style-name="Para_20_1">民國</text:p>
      <text:p text:style-name="Para_20_1">105</text:p>
      <text:p text:style-name="Para_20_1">年</text:p>
      <text:p text:style-name="Para_20_1">3</text:p>
      <text:p text:style-name="Para_20_1"><text:soft-page-break/>月</text:p>
      <text:p text:style-name="Para_20_1">30</text:p>
      <text:p text:style-name="Para_20_1">日院務會議修正通過</text:p>
      <text:p text:style-name="Para_20_1"/>
      <text:p text:style-name="Para_20_1">民國</text:p>
      <text:p text:style-name="Para_20_1">105</text:p>
      <text:p text:style-name="Para_20_1">年</text:p>
      <text:p text:style-name="Para_20_1">4</text:p>
      <text:p text:style-name="Para_20_1">月</text:p>
      <text:p text:style-name="Para_20_1">19</text:p>
      <text:p text:style-name="Para_20_1">日校教評會審議通過</text:p>
      <text:p text:style-name="Para_20_1"/>
      <text:p text:style-name="Para_20_1">民國</text:p>
      <text:p text:style-name="Para_20_1">105</text:p>
      <text:p text:style-name="Para_20_1">年</text:p>
      <text:p text:style-name="Para_20_1">6</text:p>
      <text:p text:style-name="Para_20_1">月</text:p>
      <text:p text:style-name="Para_20_1">28</text:p>
      <text:p text:style-name="Para_20_1">日院務會議修正通過</text:p>
      <text:p text:style-name="Para_20_1"/>
      <text:p text:style-name="Para_20_1">民國</text:p>
      <text:p text:style-name="Para_20_1"><text:soft-page-break/>105</text:p>
      <text:p text:style-name="Para_20_1">年</text:p>
      <text:p text:style-name="Para_20_1">10</text:p>
      <text:p text:style-name="Para_20_1">月</text:p>
      <text:p text:style-name="Para_20_1">18</text:p>
      <text:p text:style-name="Para_20_1">日校教評會審議通過</text:p>
      <text:p text:style-name="Para_20_1"/>
      <text:p text:style-name="Para_20_2">民國</text:p>
      <text:p text:style-name="Para_20_2">113</text:p>
      <text:p text:style-name="Para_20_2">年</text:p>
      <text:p text:style-name="Para_20_2">12</text:p>
      <text:p text:style-name="Para_20_2">月</text:p>
      <text:p text:style-name="Para_20_2">5</text:p>
      <text:p text:style-name="Para_20_2">日院務會議修正通過</text:p>
      <text:p text:style-name="Para_20_2"/>
      <text:p text:style-name="Para_20_2">民國</text:p>
      <text:p text:style-name="Para_20_2">114</text:p>
      <text:p text:style-name="Para_20_2">年</text:p>
      <text:p text:style-name="Para_20_2">1</text:p>
      <text:p text:style-name="Para_20_2">月</text:p>
      <text:p text:style-name="Para_20_2">7</text:p>
      <text:p text:style-name="Para_20_2"><text:soft-page-break/>日校教評會審議通過</text:p>
      <text:p text:style-name="Para_20_2"/>
      <text:p text:style-name="Standard">第一條</text:p>
      <text:p text:style-name="Standard"/>
      <text:p text:style-name="Standard">實踐大學管理學院（以下簡稱本學院）爲落實大學法及本校教師評審委員會分級審查</text:p>
      <text:p text:style-name="Para_20_4">之精神，並鼓勵各學系教師參與院務，依據本校組織規程第二十八條及「實踐大學教<text:line-break/>師評審委員會設置辦法」</text:p>
      <text:p text:style-name="Para_20_3">第十六條第四項</text:p>
      <text:p text:style-name="Standard">之規定，訂定本學院教師評審委員會設置辦</text:p>
      <text:p text:style-name="Standard">法（以下簡稱本辦法）。</text:p>
      <text:p text:style-name="Standard"/>
      <text:p text:style-name="Standard">第二條</text:p>
      <text:p text:style-name="Standard"/>
      <text:p text:style-name="Para_20_4">本學院教師評審委員會（以下簡稱院教評會）之職責為下列事項之複審後，提送校教<text:line-break/>師評審委員會審議：</text:p>
      <text:p text:style-name="Standard"/>
      <text:p text:style-name="Standard">一、教師聘任、聘期、評鑑、停聘、解聘、不續聘、資遣原因認定有關事項。</text:p>
      <text:p text:style-name="Standard"/>
      <text:p text:style-name="Standard">二、教師資格送審及升等有關事項。</text:p>
      <text:p text:style-name="Standard"/>
      <text:p text:style-name="Standard">三、教師進修、休假研究有關事項。</text:p>
      <text:p text:style-name="Standard"/>
      <text:p text:style-name="Standard">四、教師延長服務有關事項。</text:p>
      <text:p text:style-name="Standard"><text:soft-page-break/></text:p>
      <text:p text:style-name="Standard">五、教師重大獎懲有關事項。</text:p>
      <text:p text:style-name="Standard"/>
      <text:p text:style-name="Standard">六、其他依法規應行審議或交議事項。</text:p>
      <text:p text:style-name="Standard"/>
      <text:p text:style-name="Para_20_4">系（所）教師評審委員會之議決與法令規定顯有不符者，院教評會得退回重議，或依<text:line-break/>法規另作適當之審議。</text:p>
      <text:p text:style-name="Standard"/>
      <text:p text:style-name="Standard">第三條</text:p>
      <text:p text:style-name="Standard"/>
      <text:p text:style-name="Standard">院教評會置委員七至十九人。</text:p>
      <text:p text:style-name="Standard"/>
      <text:p text:style-name="Standard">(1)</text:p>
      <text:p text:style-name="Standard">當然委員：院長、各學系（所）主任、學位學程主任。</text:p>
      <text:p text:style-name="Standard"/>
      <text:p text:style-name="Standard">(2)</text:p>
      <text:p text:style-name="Standard">選任委員：由各學系</text:p>
      <text:p text:style-name="Standard">(</text:p>
      <text:p text:style-name="Standard">所</text:p>
      <text:p text:style-name="Standard">)</text:p>
      <text:p text:style-name="Standard">務會議票選專任副教授以上教師一名代表，其人數不足</text:p>
      <text:p text:style-name="Standard">時，每一系</text:p>
      <text:p text:style-name="Standard"><text:soft-page-break/>(</text:p>
      <text:p text:style-name="Standard">所</text:p>
      <text:p text:style-name="Standard">)</text:p>
      <text:p text:style-name="Standard">、學位學程及跨領域學術單位至多一人為限。</text:p>
      <text:p text:style-name="Standard"/>
      <text:p text:style-name="Standard">院教評會當然委員之任期隨職務調整，選任委員任期一年，連選得連任。</text:p>
      <text:p text:style-name="Standard"/>
      <text:p text:style-name="Standard">選任委員於任期中因故無法繼續擔任委員時，其缺額由原推選學系</text:p>
      <text:p text:style-name="Standard">(</text:p>
      <text:p text:style-name="Standard">所</text:p>
      <text:p text:style-name="Standard">)</text:p>
      <text:p text:style-name="Standard">另選委員遞</text:p>
      <text:p text:style-name="Standard">補，繼任委員任期至缺額委員原任期屆滿時為止。</text:p>
      <text:p text:style-name="Standard"/>
      <text:p text:style-name="Standard"/>
      <text:p text:style-name="Standard">第四條</text:p>
      <text:p text:style-name="Standard"/>
      <text:p text:style-name="Standard">院教評會由院長兼任召集人，並於會議時擔任主席；秘書一人，由院長室秘書兼任。</text:p>
      <text:p text:style-name="Standard"/>
      <text:p text:style-name="Standard">第五條</text:p>
      <text:p text:style-name="Standard"/>
      <text:p text:style-name="Para_20_4"><text:soft-page-break/>院教評會每學期至少開會一次，必要時得依職掌需要召開會議。開會時，主席因事不<text:line-break/>能主持會議時，由主席指定委員代理。</text:p>
      <text:p text:style-name="Standard"/>
      <text:p text:style-name="Standard">第六條</text:p>
      <text:p text:style-name="Standard"/>
      <text:p text:style-name="Standard">開會時應有全體委員二分之一以上出席，議決事項應有出席委員二分之一以上同意為</text:p>
      <text:p text:style-name="Standard"/>
      <text:p text:style-name="Standard">之。</text:p>
      <text:p text:style-name="Standard"/>
      <text:p text:style-name="Standard">審議有關教師</text:p>
      <text:p text:style-name="Para_20_3">解聘、不續聘、停聘及資遣之事項</text:p>
      <text:p text:style-name="Para_20_7">,</text:p>
      <text:p text:style-name="Para_20_3">會議出席人數及審議通過人數另依</text:p>
      <text:p text:style-name="Para_20_3">教師法第四章辦理。</text:p>
      <text:p text:style-name="Standard"/>
      <text:p text:style-name="Standard">審議教師評鑑事項，應有全體委員三分之二以上出席，評鑑不通過之決議，應有全體</text:p>
      <text:p text:style-name="Standard">出席委員三分之二以上同意，其餘決議以出席委員二分之一以上同意為之。</text:p>
      <text:p text:style-name="Standard"/>
      <text:p text:style-name="Standard">投票以無記名方式為之。</text:p>
      <text:p text:style-name="Standard"/>
      <text:p text:style-name="Standard"/>
      <text:p text:style-name="Para_20_5"><text:s/><text:line-break/> </text:p>
      <text:p text:style-name="Para_20_1"><text:bookmark-start text:name="2______Di_Qi_Tiao_______Yuan_Jia"/><text:soft-page-break/>2 <text:bookmark-end text:name="2______Di_Qi_Tiao_______Yuan_Jia"/></text:p>
      <text:p text:style-name="Para_20_1"/>
      <text:p text:style-name="Standard"/>
      <text:p text:style-name="Standard">第七條</text:p>
      <text:p text:style-name="Standard"/>
      <text:p text:style-name="Standard">院教評會委員公出或請假，不得由其他人員代理。</text:p>
      <text:p text:style-name="Standard"/>
      <text:p text:style-name="Standard"/>
      <text:p text:style-name="Standard">選任委員除公假或上課外，連續兩次不到會，即取消其資格，並由原推選單位推選之</text:p>
      <text:p text:style-name="Standard"/>
      <text:p text:style-name="Standard">委員遞補。教評會決議應作成會議記錄，經院教評會主席核定後，妥善存檔。</text:p>
      <text:p text:style-name="Standard"/>
      <text:p text:style-name="Standard">第八條</text:p>
      <text:p text:style-name="Standard"/>
      <text:p text:style-name="Standard">凡審議事項遇有關本人、其配偶、三等親內親屬者，應行迴避；迴避之委員不計入出</text:p>
      <text:p text:style-name="Standard"/>
      <text:p text:style-name="Standard">席委員會人數。</text:p>
      <text:p text:style-name="Standard"/>
      <text:p text:style-name="Para_20_3">有應迴避情形而不自行迴避，得由教評會委員提請該教評會審議、決議之。</text:p>
      <text:p text:style-name="Para_20_3"/>
      <text:p text:style-name="Standard">第九條</text:p>
      <text:p text:style-name="Standard"><text:soft-page-break/></text:p>
      <text:p text:style-name="Standard">院教評會開會時，得視需要邀請有關單位及人員列席說明。</text:p>
      <text:p text:style-name="Standard"/>
      <text:p text:style-name="Standard"/>
      <text:p text:style-name="Standard">第十條</text:p>
      <text:p text:style-name="Standard"/>
      <text:p text:style-name="Standard">學位學程或跨領域學術單位教師評審委員會之設置得比照系</text:p>
      <text:p text:style-name="Standard">(</text:p>
      <text:p text:style-name="Standard">所</text:p>
      <text:p text:style-name="Standard">)</text:p>
      <text:p text:style-name="Standard">或由相關學系教師評</text:p>
      <text:p text:style-name="Standard"/>
      <text:p text:style-name="Standard">審委員會初審教師有關第二條所列事項。</text:p>
      <text:p text:style-name="Standard"/>
      <text:p text:style-name="Standard"/>
      <text:p text:style-name="Standard">第十一條</text:p>
      <text:p text:style-name="Standard"/>
      <text:p text:style-name="Standard">院教評委員均為無給職。</text:p>
      <text:p text:style-name="Para_20_3"/>
      <text:p text:style-name="Standard"/>
      <text:p text:style-name="Standard">第十二條</text:p>
      <text:p text:style-name="Standard"><text:soft-page-break/></text:p>
      <text:p text:style-name="Standard">本辦法未盡事項，悉依有關規定辦理。</text:p>
      <text:p text:style-name="Standard"/>
      <text:p text:style-name="Standard"/>
      <text:p text:style-name="Standard">第十三條</text:p>
      <text:p text:style-name="Standard"/>
      <text:p text:style-name="Standard">本辦法經院務會議通過，報校教師評審委員會審查，經校長核定後公布實施，修正時</text:p>
      <text:p text:style-name="Standard"/>
      <text:p text:style-name="Standard">亦同。</text:p>
      <text:p text:style-name="Standard"/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Noto Sans Devanagari1" svg:font-family="'Noto Sans Devanagari'" style:font-family-generic="swiss"/>
    <style:font-face style:name="F" svg:font-family="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F1" svg:font-family="" style:font-family-generic="system" style:font-pitch="variable"/>
    <style:font-face style:name="AR PL UMing CN" svg:font-family="'AR PL UMing CN'" style:font-family-generic="system" style:font-pitch="variable"/>
    <style:font-face style:name="Cambria1" svg:font-family="Cambria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F" fo:font-size="13.5pt" fo:language="en" fo:country="none" style:letter-kerning="false" style:font-name-asian="F1" style:font-size-asian="11pt" style:language-asian="en" style:country-asian="none" style:font-name-complex="F1" style:font-size-complex="11pt" style:language-complex="en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F" fo:font-size="13.5pt" fo:language="en" fo:country="none" style:letter-kerning="false" style:font-name-asian="F1" style:font-size-asian="11pt" style:language-asian="en" style:country-asian="none" style:font-name-complex="F1" style:font-size-complex="11pt" style:language-complex="en" style:country-complex="none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loext:graphic-properties draw:fill="solid" draw:fill-color="#ffffff"/>
      <style:paragraph-properties fo:margin-top="0in" fo:margin-bottom="0in" loext:contextual-spacing="false" style:line-height-at-least="0.2252in" fo:text-align="start" style:justify-single-word="false" fo:orphans="2" fo:widows="2" fo:background-color="#ffffff" style:writing-mode="lr-tb"/>
      <style:text-properties fo:font-variant="normal" fo:text-transform="none" fo:color="#000000" style:text-line-through-style="none" style:text-line-through-type="none" style:text-position="0% 100%" style:font-name="Cambria" fo:font-family="Cambria" style:font-family-generic="roman" style:font-pitch="variable" fo:font-size="13.5pt" fo:letter-spacing="normal" fo:font-style="normal" fo:text-shadow="none" style:text-underline-style="none" fo:font-weight="normal" fo:background-color="transparent" style:font-name-asian="Cambria1" style:font-family-asian="Cambria" style:font-family-generic-asian="system" style:font-pitch-asian="variable" style:font-size-asian="13.5pt" style:font-style-asian="normal" style:font-weight-asian="normal" style:font-name-complex="Cambria1" style:font-family-complex="Cambria" style:font-family-generic-complex="system" style:font-pitch-complex="variable" style:font-size-complex="13.5pt" style:font-style-complex="normal" style:font-weight-complex="normal" loext:padding="0in" loext:border="non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AR PL UMing CN" style:font-family-asian="'AR PL UMing CN'" style:font-family-generic-asian="system" style:font-pitch-asian="variable" style:font-size-asian="14pt" style:font-name-complex="Noto Sans Devanagari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1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Noto Sans Devanagari1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1" style:font-family-complex="'Noto Sans Devanagari'" style:font-family-generic-complex="swiss"/>
    </style:style>
    <style:style style:name="Para_20_1" style:display-name="Para 1" style:family="paragraph" style:parent-style-name="Standard" style:default-outline-level="">
      <style:paragraph-properties style:line-height-at-least="0.2in"/>
      <style:text-properties fo:font-size="9pt" style:font-size-asian="9pt" style:font-size-complex="9pt"/>
    </style:style>
    <style:style style:name="Para_20_2" style:display-name="Para 2" style:family="paragraph" style:parent-style-name="Standard" style:default-outline-level="">
      <style:paragraph-properties style:line-height-at-least="0.2in"/>
      <style:text-properties fo:color="#ff0000" fo:font-size="9pt" style:font-size-asian="9pt" style:font-size-complex="9pt"/>
    </style:style>
    <style:style style:name="Para_20_3" style:display-name="Para 3" style:family="paragraph" style:parent-style-name="Standard" style:default-outline-level="">
      <loext:graphic-properties draw:fill="solid" draw:fill-color="#ffffff"/>
      <style:paragraph-properties style:line-height-at-least="0.2252in" fo:text-align="start" style:justify-single-word="false" fo:background-color="#ffffff"/>
      <style:text-properties fo:color="#ff0000"/>
    </style:style>
    <style:style style:name="Para_20_4" style:display-name="Para 4" style:family="paragraph" style:parent-style-name="Standard" style:default-outline-level="">
      <style:paragraph-properties style:line-height-at-least="0.2299in"/>
      <style:text-properties fo:font-variant="normal" fo:text-transform="none" fo:color="#000000" style:text-line-through-style="none" style:text-line-through-type="none" style:text-position="0% 100%" style:font-name="Cambria" fo:font-family="Cambria" style:font-family-generic="roman" style:font-pitch="variable" fo:font-size="13.5pt" fo:letter-spacing="normal" fo:font-style="normal" fo:text-shadow="none" style:text-underline-style="none" fo:font-weight="normal" fo:background-color="transparent" style:font-name-asian="Cambria1" style:font-family-asian="Cambria" style:font-family-generic-asian="system" style:font-pitch-asian="variable" style:font-size-asian="13.5pt" style:font-style-asian="normal" style:font-weight-asian="normal" style:font-name-complex="Cambria1" style:font-family-complex="Cambria" style:font-family-generic-complex="system" style:font-pitch-complex="variable" style:font-size-complex="13.5pt" style:font-style-complex="normal" style:font-weight-complex="normal" loext:padding="0in" loext:border="none"/>
    </style:style>
    <style:style style:name="Para_20_5" style:display-name="Para 5" style:family="paragraph" style:parent-style-name="Standard" style:default-outline-level="">
      <style:paragraph-properties fo:margin-left="0.0693in" fo:margin-right="0.0693in" style:line-height-at-least="0.2in" fo:text-indent="0in" style:auto-text-indent="false"/>
      <style:text-properties fo:font-size="12pt" style:font-size-asian="12pt" style:font-size-complex="12pt"/>
    </style:style>
    <style:style style:name="Para_20_6" style:display-name="Para 6" style:family="paragraph" style:parent-style-name="Standard" style:default-outline-level="">
      <style:paragraph-properties style:line-height-at-least="0.2835in"/>
      <style:text-properties fo:font-size="17pt" style:font-size-asian="17pt" style:font-size-complex="17pt"/>
    </style:style>
    <style:style style:name="Para_20_7" style:display-name="Para 7" style:family="paragraph" style:parent-style-name="Standard" style:default-outline-level="">
      <loext:graphic-properties draw:fill="solid" draw:fill-color="#ffffff"/>
      <style:paragraph-properties style:line-height-at-least="0.2252in" fo:text-align="start" style:justify-single-word="false" fo:background-color="#ffffff"/>
      <style:text-properties fo:color="#ff0000" fo:font-weight="bold" style:font-weight-asian="bold" style:font-weight-complex="bold"/>
    </style:style>
    <style:style style:name="_30__20_Text" style:display-name="0 Text" style:family="text">
      <style:text-properties fo:background-color="#fffff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25in" style:layout-grid-ruby-height="0in" style:layout-grid-mode="none" style:layout-grid-ruby-below="false" style:layout-grid-print="false" style:layout-grid-display="false" style:layout-grid-base-width="0.1874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editing-cycles>1</meta:editing-cycles>
    <dc:creator>calibre</dc:creator>
    <meta:creation-date>2026-07-13T07:47:09</meta:creation-date>
    <dc:date>2026-07-13T07:47:09</dc:date>
    <dc:title>/tmp/pdf-to-odt-copied-hash-vMEd4i/實踐大學管理學院教師評審委員會設置辦法-html.html</dc:title>
    <meta:initial-creator>Unknown</meta:initial-creator>
    <dc:language>en</dc:language>
    <meta:generator>LibreOffice/6.4.7.2$Linux_X86_64 LibreOffice_project/40$Build-2</meta:generator>
    <meta:document-statistic meta:table-count="0" meta:image-count="0" meta:object-count="0" meta:page-count="11" meta:paragraph-count="151" meta:word-count="1318" meta:character-count="1380" meta:non-whitespace-character-count="1351"/>
    <meta:user-defined meta:name="AppVersion">04.0099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true</meta:user-defined>
    <meta:user-defined meta:name="ScaleCrop" meta:value-type="boolean">false</meta:user-defined>
    <meta:user-defined meta:name="ShareDoc" meta:value-type="boolean">false</meta:user-defined>
  </office:meta>
</office:document-meta>
</file>